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llkommen_in_der_zukunftswerkstatt_1"/><text:bookmark-start text:name="willkommen_in_der_zukunftswerkstatt"/>Willkommen in der Zukunftswerkstatt<text:bookmark-end text:name="__RefHeading___willkommen_in_der_zukunftswerkstatt_1"/><text:bookmark-end text:name="willkommen_in_der_zukunftswerkstatt"/></text:h>
      <text:p text:style-name="Text_20_body">Hier entsteht ein Werkzeugkasten für selbstentwickelte IoT- Anwendungen. Sie finden hier Codebeispiele, Anleitungen sowie nützliche Links für Software, die in den IoT- Werkzeugkasten gehören. Die Website richtet sich an  Lernende einer technischen Berufsausbildung, welche an einem <text:a xlink:type="simple" xlink:href="https://www.gbssg.ch/angebotfinder?sel=1_11" text:style-name="Internet_20_link" text:visited-style-name="Visited_20_Internet_20_Link">Freikurs</text:a> zu diesem Thema am <text:a xlink:type="simple" xlink:href="http://gbssg.ch" text:style-name="Internet_20_link" text:visited-style-name="Visited_20_Internet_20_Link">GBS St. Gallen</text:a> teilnehmen oder im Fachunterricht mit der Zukunftswerkstatt in Kontakt kommen.</text:p>
      <text:h text:style-name="Heading_20_2" text:outline-level="2"><text:bookmark-start text:name="__RefHeading___unterrichtseinheiten_2"/><text:bookmark-start text:name="unterrichtseinheiten"/>1. Unterrichtseinheiten<text:bookmark-end text:name="__RefHeading___unterrichtseinheiten_2"/><text:bookmark-end text:name="unterrichtseinheiten"/></text:h>
      <text:list text:style-name="List_20_1" text:continue-numbering="false">
        <text:list-item>
          <text:p text:style-name="LastListParagraph_List_20_1_Content_First"> <text:a xlink:type="simple" xlink:href="https://iotb.ch/doku.php?id=inhalt:kurse:ue:uebersicht" text:style-name="Internet_20_link" text:visited-style-name="Visited_20_Internet_20_Link">Alle Unterrichtseinheiten</text:a></text:p>
        </text:list-item>
      </text:list>
      <text:h text:style-name="Heading_20_2" text:outline-level="2"><text:bookmark-start text:name="__RefHeading___kurse_3"/><text:bookmark-start text:name="kurse"/>2. Kurse<text:bookmark-end text:name="__RefHeading___kurse_3"/><text:bookmark-end text:name="kurse"/></text:h>
      <text:list text:style-name="List_20_1" text:continue-numbering="false">
        <text:list-item>
          <text:p text:style-name="LastListParagraph_List_20_1_Content_First"> <text:a xlink:type="simple" xlink:href="https://iotb.ch/doku.php?id=inhalt:kurse:uebersicht" text:style-name="Internet_20_link" text:visited-style-name="Visited_20_Internet_20_Link">Alle Kurse</text:a></text:p>
        </text:list-item>
      </text:list>
      <text:h text:style-name="Heading_20_2" text:outline-level="2"><text:bookmark-start text:name="__RefHeading___entwicklungsplattformen_hardware_4"/><text:bookmark-start text:name="entwicklungsplattformen_hardware"/>3. Entwicklungsplattformen (Hardware)<text:bookmark-end text:name="__RefHeading___entwicklungsplattformen_hardware_4"/><text:bookmark-end text:name="entwicklungsplattformen_hardware"/></text:h>
      <text:p text:style-name="Text_20_body">Folgende Entwicklungsplattformen kommen in der Zukunftswerkstatt zum Einsatz</text:p>
      <text:h text:style-name="Heading_20_3" text:outline-level="3"><text:bookmark-start text:name="__RefHeading___raspberry_pi_4_und_5_5"/><text:bookmark-start text:name="raspberry_pi_4_und_5"/>3.1 Raspberry Pi 4 und 5<text:bookmark-end text:name="__RefHeading___raspberry_pi_4_und_5_5"/><text:bookmark-end text:name="raspberry_pi_4_und_5"/></text:h>
      <text:p text:style-name="Text_20_body">Der beliebte Einplatinencomputer:</text:p>
      <text:list text:style-name="List_20_1" text:continue-numbering="false">
        <text:list-item>
          <text:p text:style-name="LastListParagraph_List_20_1_Content_First"> <text:a xlink:type="simple" xlink:href="https://iotb.ch/doku.php?id=inhalt:raspberrypi:raspberrypi" text:style-name="Internet_20_link" text:visited-style-name="Visited_20_Internet_20_Link">Raspberry Pi</text:a></text:p>
        </text:list-item>
      </text:list>
      <text:h text:style-name="Heading_20_3" text:outline-level="3"><text:bookmark-start text:name="__RefHeading___seeed_wio_terminal_6"/><text:bookmark-start text:name="seeed_wio_terminal"/>3.2 Seeed Wio Terminal<text:bookmark-end text:name="__RefHeading___seeed_wio_terminal_6"/><text:bookmark-end text:name="seeed_wio_terminal"/></text:h>
      <text:p text:style-name="Text_20_body">Das <text:a xlink:type="simple" xlink:href="https://iotb.ch/doku.php?id=inhalt:wio-terminal:wio-terminal" text:style-name="Internet_20_link" text:visited-style-name="Visited_20_Internet_20_Link">Wio Terminal</text:a> von Seeed, basierend auf einem SAMD51.</text:p>
      <text:list text:style-name="List_20_1" text:continue-numbering="false">
        <text:list-item>
          <text:p text:style-name="LastListParagraph_List_20_1_Content_First"> <text:a xlink:type="simple" xlink:href="https://iotb.ch/doku.php?id=inhalt:wio-terminal:wio-terminal" text:style-name="Internet_20_link" text:visited-style-name="Visited_20_Internet_20_Link">Wio Terminal</text:a></text:p>
        </text:list-item>
      </text:list>
      <text:h text:style-name="Heading_20_3" text:outline-level="3"><text:bookmark-start text:name="__RefHeading___experimentier-_zubehoer_7"/><text:bookmark-start text:name="experimentier-_zubehoer"/>3.3 Experimentier- Zubehör<text:bookmark-end text:name="__RefHeading___experimentier-_zubehoer_7"/><text:bookmark-end text:name="experimentier-_zubehoer"/></text:h>
      <text:p text:style-name="Text_20_body">Folgende Seite gibt einen Überblick über diverse Sensoren und Aktoren, die jedem Lernenden zum experimentieren zur Verfügung stehen:</text:p>
      <text:list text:style-name="List_20_1" text:continue-numbering="false">
        <text:list-item>
          <text:p text:style-name="LastListParagraph_List_20_1_Content_First"> <text:a xlink:type="simple" xlink:href="https://iotb.ch/doku.php?id=inhalt:inventar:esdboxracostat" text:style-name="Internet_20_link" text:visited-style-name="Visited_20_Internet_20_Link">Inhalt Experimentierboxen</text:a></text:p>
        </text:list-item>
      </text:list>
      <text:h text:style-name="Heading_20_3" text:outline-level="3"><text:bookmark-start text:name="__RefHeading___lorawan_module_8"/><text:bookmark-start text:name="lorawan_module"/>3.4 LoRaWAN Module<text:bookmark-end text:name="__RefHeading___lorawan_module_8"/><text:bookmark-end text:name="lorawan_module"/></text:h>
      <text:list text:style-name="List_20_1" text:continue-numbering="false">
        <text:list-item>
          <text:p text:style-name="LastListParagraph_List_20_1_Content_First"> <text:a xlink:type="simple" xlink:href="https://iotb.ch/doku.php?id=inhalt:lora:rak811" text:style-name="Internet_20_link" text:visited-style-name="Visited_20_Internet_20_Link">RAK811</text:a></text:p>
        </text:list-item>
      </text:list>
      <text:h text:style-name="Heading_20_3" text:outline-level="3"><text:bookmark-start text:name="__RefHeading___iot-wuerfel_9"/><text:bookmark-start text:name="iot-wuerfel"/>3.5 IoT-Würfel<text:bookmark-end text:name="__RefHeading___iot-wuerfel_9"/><text:bookmark-end text:name="iot-wuerfel"/></text:h>
      <text:p text:style-name="Text_20_body">Der IoT-Würfel ist eine Erweiterung für den micro:bit.</text:p>
      <text:list text:style-name="List_20_1" text:continue-numbering="false">
        <text:list-item>
          <text:p text:style-name="List_20_1_Content_First"> <text:a xlink:type="simple" xlink:href="https://makecode.microbit.org/_0MRJ8FRrDT4q" text:style-name="Internet_20_link" text:visited-style-name="Visited_20_Internet_20_Link">Programmiervorlage IoT Cube</text:a></text:p>
        </text:list-item>
        <text:list-item>
          <text:p text:style-name="List_20_1_Content"> <text:a xlink:type="simple" xlink:href="https://iotb.ch/doku.php?id=inhalt:hardware:pcb:loranode" text:style-name="Internet_20_link" text:visited-style-name="Visited_20_Internet_20_Link">PCB IoTB NodeBoard</text:a></text:p>
        </text:list-item>
        <text:list-item>
          <text:p text:style-name="List_20_1_Content"> <text:a xlink:type="simple" xlink:href="https://iotb.ch/doku.php?id=inhalt:iot-wuerfel:makecode-extension" text:style-name="Internet_20_link" text:visited-style-name="Visited_20_Internet_20_Link">Makecode Erweiterung (Software)</text:a></text:p>
        </text:list-item>
        <text:list-item>
          <text:p text:style-name="List_20_1_Content"> <text:a xlink:type="simple" xlink:href="https://iotb.ch/doku.php?id=inhalt:iot-wuerfel:mechanik" text:style-name="Internet_20_link" text:visited-style-name="Visited_20_Internet_20_Link">Gehäuse</text:a></text:p>
        </text:list-item>
        <text:list-item>
          <text:p text:style-name="List_20_1_Content"> <text:a xlink:type="simple" xlink:href="https://iotb.ch/doku.php?id=inhalt:iot-wuerfel:ttn" text:style-name="Internet_20_link" text:visited-style-name="Visited_20_Internet_20_Link">Konfiguration LoRaWAN Gateway und TTN mit Beispielprogramm für IoT Würfel</text:a></text:p>
        </text:list-item>
        <text:list-item>
          <text:p text:style-name="List_20_1_Content"> <text:a xlink:type="simple" xlink:href="https://iotb.ch/doku.php?id=inhalt:iot-wuerfel:mydevices" text:style-name="Internet_20_link" text:visited-style-name="Visited_20_Internet_20_Link">Nutzung von cayenne mydevices</text:a></text:p>
        </text:list-item>
        <text:list-item>
          <text:p text:style-name="List_20_1_Content"> <text:a xlink:type="simple" xlink:href="https://iotb.ch/doku.php?id=inhalt:iot-wuerfel:nodered-example" text:style-name="Internet_20_link" text:visited-style-name="Visited_20_Internet_20_Link">Beispiel: NodeRed</text:a></text:p>
        </text:list-item>
        <text:list-item>
          <text:p text:style-name="List_20_1_Content"> <text:a xlink:type="simple" xlink:href="https://iotb.ch/doku.php?id=inhalt:iot-wuerfel:things-board-example" text:style-name="Internet_20_link" text:visited-style-name="Visited_20_Internet_20_Link">Beispiel: ClavisCloud</text:a></text:p>
        </text:list-item>
        <text:list-item>
          <text:p text:style-name="List_20_1_Content_Last"> <text:a xlink:type="simple" xlink:href="https://iotb.ch/doku.php?id=inhalt:iot-wuerfel:user-manual" text:style-name="Internet_20_link" text:visited-style-name="Visited_20_Internet_20_Link">IoT-Würfel Benutzerhandbuch</text:a></text:p>
        </text:list-item>
      </text:list>
      <text:h text:style-name="Heading_20_3" text:outline-level="3"><text:bookmark-start text:name="__RefHeading___nobi_leuchte_10"/><text:bookmark-start text:name="nobi_leuchte"/>3.6 Nobi Leuchte<text:bookmark-end text:name="__RefHeading___nobi_leuchte_10"/><text:bookmark-end text:name="nobi_leuchte"/></text:h>
      <text:list text:style-name="List_20_1" text:continue-numbering="false">
        <text:list-item>
          <text:p text:style-name="LastListParagraph_List_20_1_Content_First"> <text:a xlink:type="simple" xlink:href="https://iotb.ch/doku.php?id=inhalt:iot:nobileuchte-inbetriebnahme" text:style-name="Internet_20_link" text:visited-style-name="Visited_20_Internet_20_Link">Inbetriebnahme Nobi- Leuchte</text:a></text:p>
        </text:list-item>
      </text:list>
      <text:h text:style-name="Heading_20_2" text:outline-level="2"><text:bookmark-start text:name="__RefHeading___drahtlose_iot-kommunikation_11"/><text:bookmark-start text:name="drahtlose_iot-kommunikation"/>4. Drahtlose IoT-Kommunikation<text:bookmark-end text:name="__RefHeading___drahtlose_iot-kommunikation_11"/><text:bookmark-end text:name="drahtlose_iot-kommunikation"/></text:h>
      <text:list text:style-name="List_20_1" text:continue-numbering="false">
        <text:list-item>
          <text:p text:style-name="List_20_1_Content_First"> <text:a xlink:type="simple" xlink:href="https://gbssg.gitlab.io/lorawan/" text:style-name="Internet_20_link" text:visited-style-name="Visited_20_Internet_20_Link">GBS LoRaWAN Kurs</text:a></text:p>
        </text:list-item>
        <text:list-item>
          <text:p text:style-name="List_20_1_Content"> <text:a xlink:type="simple" xlink:href="https://iotb.ch/doku.php?id=inhalt:iot:lorawan" text:style-name="Internet_20_link" text:visited-style-name="Visited_20_Internet_20_Link">LoRa und LoRaWAN</text:a></text:p>
        </text:list-item>
        <text:list-item>
          <text:p text:style-name="List_20_1_Content_Last"> <text:a xlink:type="simple" xlink:href="https://iotb.ch/doku.php?id=inhalt:iot:zigbee" text:style-name="Internet_20_link" text:visited-style-name="Visited_20_Internet_20_Link">ZigBee</text:a></text:p>
        </text:list-item>
      </text:list>
      <text:h text:style-name="Heading_20_2" text:outline-level="2"><text:bookmark-start text:name="__RefHeading___netzwerkinfrastruktur_12"/><text:bookmark-start text:name="netzwerkinfrastruktur"/>5. Netzwerkinfrastruktur<text:bookmark-end text:name="__RefHeading___netzwerkinfrastruktur_12"/><text:bookmark-end text:name="netzwerkinfrastruktur"/></text:h>
      <text:h text:style-name="Heading_20_3" text:outline-level="3"><text:bookmark-start text:name="__RefHeading___fixstation24_poe_ports_wlan_lorawan_serveranwendungen_13"/><text:bookmark-start text:name="fixstation24_poe_ports_wlan_lorawan_serveranwendungen"/>5.1 Fixstation: 24 PoE Ports, WLAN, LoRaWAN, Serveranwendungen<text:bookmark-end text:name="__RefHeading___fixstation24_poe_ports_wlan_lorawan_serveranwendungen_13"/><text:bookmark-end text:name="fixstation24_poe_ports_wlan_lorawan_serveranwendungen"/></text:h>
      <text:p text:style-name="Text_20_body">In der Zukunftswerkstatt steht ein kleines Rack mit Geräten der Firma <text:a xlink:type="simple" xlink:href="https://www.ubnt.com" text:style-name="Internet_20_link" text:visited-style-name="Visited_20_Internet_20_Link">Ubiquiti</text:a>. Die Gerätefamilie nennt sich UniFi, ein zentral verwaltetes Netzwerksystem. Genaueres finden Sie unter <text:a xlink:type="simple" xlink:href="https://iotb.ch/doku.php?id=inhalt:inventar:unifi_netzwerksystem" text:style-name="Internet_20_link" text:visited-style-name="Visited_20_Internet_20_Link">Netzwerksystem</text:a>.</text:p>
      <text:h text:style-name="Heading_20_3" text:outline-level="3"><text:bookmark-start text:name="__RefHeading___transportables_lte_netzwerk_mit_lorawan_gateway_14"/><text:bookmark-start text:name="transportables_lte_netzwerk_mit_lorawan_gateway"/>5.2 Transportables LTE Netzwerk mit LoRaWAN Gateway<text:bookmark-end text:name="__RefHeading___transportables_lte_netzwerk_mit_lorawan_gateway_14"/><text:bookmark-end text:name="transportables_lte_netzwerk_mit_lorawan_gateway"/></text:h>
      <text:p text:style-name="Text_20_body">Es steht ein transportables Mini- Netzwerk zur Verfügung, das über LTE eine Internetverbindung herstellt und ein Indoor- LoRaWAN- Gateway bereitstellt. Genaueres Finden Sie unter <text:a xlink:type="simple" xlink:href="https://iotb.ch/doku.php?id=inhalt:inventar:miniltenetzwerk" text:style-name="Internet_20_link" text:visited-style-name="Visited_20_Internet_20_Link">Mini LTE Netzwerk mit LoRaWAN Gateway</text:a>.</text:p>
      <text:h text:style-name="Heading_20_3" text:outline-level="3"><text:bookmark-start text:name="__RefHeading___clavis_cloud_15"/><text:bookmark-start text:name="clavis_cloud"/>5.3 Clavis Cloud<text:bookmark-end text:name="__RefHeading___clavis_cloud_15"/><text:bookmark-end text:name="clavis_cloud"/></text:h>
      <text:p text:style-name="Text_20_body">Das GBS nutzt eine professionelle IoT-Cloud von der Firma clavisIT. Mehr dazu unter
<text:a xlink:type="simple" xlink:href="https://iotb.ch/doku.php?id=inhalt:claviscloud:mqtttelemetrysenden" text:style-name="Internet_20_link" text:visited-style-name="Visited_20_Internet_20_Link">IoT Cloud von clavisIT</text:a>.</text:p>
      <text:h text:style-name="Heading_20_2" text:outline-level="2"><text:bookmark-start text:name="__RefHeading___werkzeuge_software-_tools_16"/><text:bookmark-start text:name="werkzeuge_software-_tools"/>6. Werkzeuge (Software- Tools)<text:bookmark-end text:name="__RefHeading___werkzeuge_software-_tools_16"/><text:bookmark-end text:name="werkzeuge_software-_tools"/></text:h>
      <text:list text:style-name="List_20_1" text:continue-numbering="false">
        <text:list-item>
          <text:p text:style-name="LastListParagraph_List_20_1_Content_First"> <text:a xlink:type="simple" xlink:href="https://iotb.ch/doku.php?id=inhalt:tools:uebersicht" text:style-name="Internet_20_link" text:visited-style-name="Visited_20_Internet_20_Link">Eingesetzte Softwaretools</text:a></text:p>
        </text:list-item>
      </text:list>
      <text:h text:style-name="Heading_20_2" text:outline-level="2"><text:bookmark-start text:name="__RefHeading___tipps_und_vorlagen_fuer_seiten-_ersteller_17"/><text:bookmark-start text:name="tipps_und_vorlagen_fuer_seiten-_ersteller"/>7. Tipps und Vorlagen für Seiten- Ersteller<text:bookmark-end text:name="__RefHeading___tipps_und_vorlagen_fuer_seiten-_ersteller_17"/><text:bookmark-end text:name="tipps_und_vorlagen_fuer_seiten-_ersteller"/></text:h>
      <text:list text:style-name="List_20_1" text:continue-numbering="false">
        <text:list-item>
          <text:p text:style-name="LastListParagraph_List_20_1_Content_First"> <text:a xlink:type="simple" xlink:href="https://iotb.ch/doku.php?id=inhalt:seitenerstellung" text:style-name="Internet_20_link" text:visited-style-name="Visited_20_Internet_20_Link">Seitenerstellung Vorlagen und Tip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7T12::54:56</meta:creation-date>
    <dc:creator>Generated</dc:creator>
    <dc:date>2026-09-17T12::54:56</dc:date>
    <dc:language>en-US</dc:language>
    <meta:editing-cycles>1</meta:editing-cycles>
    <meta:editing-duration>PT0S</meta:editing-duration>
    <dc:title>start</dc:title>
  </office:meta>
</office:document-meta>
</file>